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edia/image1.png" manifest:media-type="image/png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Основнойшрифтабзаца" style:family="text">
      <style:text-properties fo:font-weight="bold" style:font-weight-asian="bold"/>
    </style:style>
    <style:style style:name="T3" style:parent-style-name="Основнойшрифтабзаца" style:family="text">
      <style:text-properties style:language-asian="ru" style:country-asian="RU"/>
    </style:style>
    <style:style style:family="graphic" style:name="a0" style:parent-style-name="Graphics">
      <style:graphic-properties fo:border="0.01042in none" fo:background-color="transparent" fo:clip="rect(0in 0in 0in 0in)" draw:luminance="0%" draw:contrast="0%" draw:image-opacity="100%"/>
    </style:style>
  </office:automatic-styles>
  <office:body>
    <office:text text:use-soft-page-breaks="true">
      <text:p text:style-name="P1"><text:span text:style-name="T2">Все меры поддержки участников СВО и членов их семей</text:span></text:p>
      <text:p text:style-name="Standard"/>
      <text:p text:style-name="Standard">По поручению Губернатора Хабаровского края Дмитрия Демешина в регионе разработан справочник мер поддержки участников СВО<text:s/>и членов их семей. В него включены федеральные и региональные меры поддержки.</text:p>
      <text:p text:style-name="Standard"/>
      <text:p text:style-name="Standard">С актуальной электронной версией справочника можно ознакомиться по ссылке - https://mszn.khabkrai.ru/Grazhdanam/svo/6050</text:p>
      <text:p text:style-name="Standard"/>
      <text:p text:style-name="Standard">Задать интересующие вопросы можно по телефону горячей<text:s/>линии: 8 (4212) 23-23-23.</text:p>
      <text:p text:style-name="Standard"><text:span text:style-name="T3"><draw:frame draw:style-name="a0" text:anchor-type="as-char" svg:x="0in" svg:y="0in" svg:width="2.88346in" svg:height="2.81929in" style:rel-width="scale" style:rel-height="scale"><draw:image xlink:href="media/image1.png" xlink:type="simple" xlink:show="embed" xlink:actuate="onLoad"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SimSun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4pt" style:font-size-asian="14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Lucida Sans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Internetlink" style:display-name="Internet link" style:family="text" style:parent-style-name="Основнойшрифтабзаца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ТекствыноскиЗнак" style:display-name="Текст выноски Знак" style:family="text" style:parent-style-name="Основнойшрифтабзаца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1.3784in" fo:margin-bottom="0.7875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начальник сектора</meta:initial-creator>
    <dc:creator>22 Место</dc:creator>
    <meta:creation-date>2026-09-08T02:01:00Z</meta:creation-date>
    <dc:date>2026-09-08T02:01:00Z</dc:date>
    <meta:template xlink:href="Normal" xlink:type="simple"/>
    <meta:editing-cycles>2</meta:editing-cycles>
    <meta:editing-duration>PT0S</meta:editing-duration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68" meta:character-count="456" meta:row-count="3" meta:non-whitespace-character-count="389"/>
  </office:meta>
</office:document-meta>
</file>